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городские-субботники"/>Общегородские субботники<text:bookmark-end text:name="общегородские-субботники"/></text:h>
      <text:p text:style-name="First_20_paragraph">12.04.2024</text:p>
      <text:p text:style-name="Text_20_body">Общегородские субботники в городе Москве будут проходить 13 апреля и 20 апреля. В районе Дорогомилово 13 апреля субботник будет проходить в Сквере на ул Студенческая. 20 апреля в Яблоневом саду.</text:p>
      <text:p text:style-name="Text_20_body"><text:line-break/></text:p>
      <text:p text:style-name="Text_20_body">Адрес страницы: <text:a xlink:type="simple" xlink:href="http://gbuzhilishnik.mos.ru/presscenter/news/detail/12309709.html" office:name=""><text:span text:style-name="Definition">http://gbuzhilishnik.mos.ru/presscenter/news/detail/12309709.html</text:span></text:a></text:p>
      <text:p text:style-name="Text_20_body"><text:a xlink:type="simple" xlink:href="http://gbuzhilishnik.mos.ru" office:name=""><text:span text:style-name="Definition">ГБУ города Москвы «Жилищник «Дорогомилово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6T02:47:51Z</meta:creation-date>
    <dc:date>2024-07-16T02:47:51Z</dc:date>
  </office:meta>
</office:document-meta>
</file>