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щегородской-весенний-субботник---2023"/>Общегородской весенний субботник - 2023<text:bookmark-end text:name="общегородской-весенний-субботник---2023"/></text:h>
      <text:p text:style-name="First_20_paragraph">10.04.2023</text:p>
      <text:p text:style-name="Text_20_body">Мэр Москвы в своём <text:a xlink:type="simple" xlink:href="https://t.me/mos_sobyanin/3893" office:name=""><text:span text:style-name="Definition">телеграм-канале</text:span></text:a> объявил 15 апреля днём проведения весеннего общегородского субботника.</text:p>
      <text:p text:style-name="Text_20_body"><text:line-break/></text:p>
      <text:p text:style-name="Text_20_body">Будем работать в парках, во дворах, на территориях социальных объектов. Планируем прогребать газоны, собирать прошлогоднюю листву, обустраивать цветочные клумбы, а также высаживать деревья и кустарники. </text:p>
      <text:p text:style-name="Text_20_body"><text:line-break/></text:p>
      <text:p text:style-name="Text_20_body">Присоединяйтесь и вы.</text:p>
      <text:p text:style-name="Text_20_body"><text:line-break/></text:p>
      <text:p text:style-name="Text_20_body">Инструмент для уборки выдаём 15 апреля 2023 с 10:00 в сквере за музеем-панорамой "Бородинская битва".</text:p>
      <text:p text:style-name="Text_20_body"><text:line-break/></text:p>
      <text:p text:style-name="Text_20_body">Адрес страницы: <text:a xlink:type="simple" xlink:href="http://gbuzhilishnik.mos.ru/presscenter/news/detail/11518065.html" office:name=""><text:span text:style-name="Definition">http://gbuzhilishnik.mos.ru/presscenter/news/detail/11518065.html</text:span></text:a></text:p>
      <text:p text:style-name="Text_20_body"><text:a xlink:type="simple" xlink:href="http://gbuzhilishnik.mos.ru" office:name=""><text:span text:style-name="Definition">ГБУ города Москвы «Жилищник «Дорогомилово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0:09:51Z</meta:creation-date>
    <dc:date>2023-07-26T00:09:51Z</dc:date>
  </office:meta>
</office:document-meta>
</file>