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гбу-жилищник-района-дорогомилово"/>ГБУ "Жилищник района Дорогомилово"<text:bookmark-end text:name="гбу-жилищник-района-дорогомилово"/></text:h>
      <text:p text:style-name="First_20_paragraph">03.02.2023</text:p>
      <text:p text:style-name="Text_20_body">Во исполнение Постановления Правительства Москвы от 14.03.2013 №146-ПП «О проведении эксперимента по оптимизации деятельности отдельных государственных учреждений города Москвы и государственных унитарных предприятий города Москвы, осуществляющих деятельность в сфере городского хозяйства города Москвы» создано Государственное бюджетное учреждение города Москвы «Жилищник района Дорогомилово».</text:p>
      <text:p text:style-name="Text_20_body">Нашей целью является обеспечение комфортного и безопасного пребывания граждан и организаций на вверенных в управление общедомовом имуществе и городских территориях.</text:p>
      <text:p text:style-name="Text_20_body">Определены задачи:</text:p>
      <text:list text:style-name="L1">
        <text:list-item>
          <text:p text:style-name="P1">Реализация на территории района города Москвы задач надежного, безопасного и качественного предоставления жилищных, коммунальных и прочих услуг, включая управление многоквартирными домами и капитальный ремонт многоквартирных домов, а также содержание объектов коммунальной и инженерной инфраструктуры.</text:p>
        </text:list-item>
        <text:list-item>
          <text:p text:style-name="P1">Уборка бесхозяйных территорий района города Москвы, содержание зеленых насаждений, расположенных на бесхозяйных территориях района города Москвы, и подготовка правоустанавливающих документов на земельные участки, расположенные на указанных бесхозяйных территориях.</text:p>
        </text:list-item>
        <text:list-item>
          <text:p text:style-name="P1">Содержание спортивных площадок, используемых управами районов города Москвы для реализации их полномочий в сфере организации физкультурно-оздоровительной и спортивной работы с населением по месту жительства.</text:p>
        </text:list-item>
        <text:list-item>
          <text:p text:style-name="P1">Капитальный ремонт спортивных площадок.</text:p>
        </text:list-item>
        <text:list-item>
          <text:p text:style-name="P1">Комплексное содержание внекатегорийных объектов дорожного хозяйства (переулки и городские проезды внутри Садового кольца, обслуживаемые ГБУ Жилищник района в Центральном административном округе города Москвы, пешеходные зоны).</text:p>
        </text:list-item>
        <text:list-item>
          <text:p text:style-name="P1">Содержание технических средств организации дорожного движения в части очистки и мойки дорожных знаков, информационных щитов и указателей, расположенных на объектах дорожного хозяйства 3, 4, 5 категорий и внекатегорийных объектах дорожного хозяйства (переулки и городские проезды внутри Садового кольца, обслуживаемые ГБУ Жилищник района в Центральном административном округе города Москвы, пешеходные зоны).</text:p>
        </text:list-item>
        <text:list-item>
          <text:p text:style-name="P1">Ремонт жилых помещений в соответствии с нормативными правовыми актами города Москвы.</text:p>
        </text:list-item>
        <text:list-item>
          <text:p text:style-name="P1">Капитальный ремонт нежилых помещений, переданных органам местного самоуправления для реализации отдельных полномочий города Москвы.</text:p>
        </text:list-item>
        <text:list-item>
          <text:p text:style-name="P1">Капитальный ремонт нежилых помещений, переданных в оперативное управление управам районов города Москвы для реализации их полномочий, а также помещений, переданных в оперативное управление подведомственным управам районов города Москвы государственным бюджетным учреждениям для организации досуговой, социально-воспитательной, физкультурно-оздоровительной и спортивной работы с населением по месту жительства.</text:p>
        </text:list-item>
        <text:list-item>
          <text:p text:style-name="P1">Благоустройство и содержание территорий общего пользования, в том числе дворовых территорий (включая их обустройство, текущий и капитальный ремонт), парков, скверов и иных объектов благоустройства.</text:p>
        </text:list-item>
        <text:list-item>
          <text:p text:style-name="P1">Установка и ремонт общедомового оборудования для инвалидов и других лиц с ограничениями жизнедеятельности.</text:p>
        </text:list-item>
        <text:list-item>
          <text:p text:style-name="P1">Благоустройство территорий в целях организации Народных парков, включая разработку проектно-сметной документации и проведение строительно-монтажных работ.</text:p>
        </text:list-item>
        <text:list-item>
          <text:p text:style-name="P1">Содержание произведений монументального искусства и прилегающих к ним территорий, зон отдыха.</text:p>
        </text:list-item>
        <text:list-item>
          <text:p text:style-name="P1">Благоустройство и оборудование мест размещения нестационарных торговых объектов в соответствии с утвержденными схемами размещения нестационарных торговых объектов, в том числе обеспечение мероприятий по технологическому присоединению к электрическим сетям энергопринимающих устройств нестационарных торговых объектов и их последующая эксплуатация в случаях, установленных правовыми актами Правительства Москвы.</text:p>
        </text:list-item>
        <text:list-item>
          <text:p text:style-name="P1">Размещение и содержание информационных конструкций информационных стендов, представляющих собой информационные доски, в подъездах и на внешних поверхностях многоквартирных домов, жилых домов.</text:p>
        </text:list-item>
        <text:list-item>
          <text:p text:style-name="P1">Благоустройство (ремонт, обустройство) и содержание дворовых территорий, не включенных в установленном порядке в состав общего имущества собственников помещений многоквартирного дома.</text:p>
        </text:list-item>
        <text:list-item>
          <text:p text:style-name="P1">Содержание и ремонт объектов дорожного хозяйства 3, 4 и 5 категорий, объектов озеленения вне зависимости от категории, и иных объектов, переданных в установленном порядке в оперативное управление префектурой западного административного округа города Москвы.</text:p>
        </text:list-item>
        <text:list-item>
          <text:p text:style-name="P1">Содержание и текущий ремонт общедомового оборудования для инвалидов и других лиц с ограничениями жизнедеятельности с учетом услуг операторов по обслуживанию данного оборудования, а также внутриквартирного оборудования для инвалидов и других лиц с ограничениями жизнедеятельности, установленного за счет средств бюджета города Москвы.</text:p>
        </text:list-item>
        <text:list-item>
          <text:p text:style-name="P1">Обеспечение эксплуатации и функционирования инженерно-технических центров районов, включая технический контроль за работой объектов инженерного и коммунального назначения жилых домов.</text:p>
        </text:list-item>
        <text:list-item>
          <text:p text:style-name="P1">Содержание и ремонт общедомового оборудования, входящего в систему автоматизированного учета ресурсов, установленного за счет средств городского бюджета и не включенного в состав общего имущества многоквартирного дома.</text:p>
        </text:list-item>
        <text:list-item>
          <text:p text:style-name="P1">Содержание, техническое обслуживание и ремонт защитных сооружений гражданской обороны жилого сектора.</text:p>
        </text:list-item>
        <text:list-item>
          <text:p text:style-name="P1">Благоустройство территорий, прилегающих к государственным образовательным учреждениям города Москвы, которые подведомственны Департаменту образования города Москвы, согласно перечню указанных территорий, определяемому ежегодно Департаментом образования города Москвы по согласованию с префектурой западного административного округа города Москвы.</text:p>
        </text:list-item>
        <text:list-item>
          <text:p text:style-name="P1">Обеспечение эксплуатации и функционирования объединенных диспетчерских служб и расположенного в них технологического оборудования, переданного в оперативное управление «ГБУ Жилищник района».</text:p>
        </text:list-item>
        <text:list-item>
          <text:p text:style-name="P1">Осуществление мероприятий по гражданской обороне.</text:p>
        </text:list-item>
        <text:list-item>
          <text:p text:style-name="P1">Капитальный ремонт многоквартирных домов в случаях и порядке, установленных правовыми актами города Москвы.</text:p>
        </text:list-item>
        <text:list-item>
          <text:p text:style-name="P1">Временное содержание объектов строительства жилищного фонда города Москвы до заключения договора управления многоквартирным домом с управляющей организацией, отобранной по результатам открытого конкурса, проведенного в соответствии с частью 13 статьи 161 Жилищного кодекса Российской Федерации.</text:p>
        </text:list-item>
        <text:list-item>
          <text:p text:style-name="P1">Проведение работ по восстановлению внешних поверхностей зданий, строений, сооружений, на которых были размещены демонтированные вывески, в случаях, установленных правовыми актами города Москвы.</text:p>
        </text:list-item>
        <text:list-item>
          <text:p text:style-name="P1">Участие в приемке завершенных строительством по государственному заказу объектов жилищного фонда города Москвы и подписании актов в соответствии с пунктом 4 части 3 статьи 55 Градостроительного кодекса Российской Федерации.</text:p>
        </text:list-item>
      </text:list>
      <text:p text:style-name="First_20_paragraph"><text:line-break/></text:p>
      <text:p text:style-name="Text_20_body">Адрес страницы: <text:a xlink:type="simple" xlink:href="http://gbuzhilishnik.mos.ru/presscenter/news/detail/11387773.html" office:name=""><text:span text:style-name="Definition">http://gbuzhilishnik.mos.ru/presscenter/news/detail/11387773.html</text:span></text:a></text:p>
      <text:p text:style-name="Text_20_body"><text:a xlink:type="simple" xlink:href="http://gbuzhilishnik.mos.ru" office:name=""><text:span text:style-name="Definition">ГБУ города Москвы «Жилищник «Дорогомилово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19:10:31Z</meta:creation-date>
    <dc:date>2023-07-25T19:10:31Z</dc:date>
  </office:meta>
</office:document-meta>
</file>